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195C000084CA0000433A39EFE9E9.svg" manifest:media-type="image/svg+xml"/>
  <manifest:file-entry manifest:full-path="Pictures/10001BEA00000E8C00000B13EA89C7E1.svg" manifest:media-type="image/svg+xml"/>
  <manifest:file-entry manifest:full-path="Pictures/100000010000020000000180968864A0.png" manifest:media-type="image/png"/>
  <manifest:file-entry manifest:full-path="Pictures/100000010000008D0000006B1740C053.png" manifest:media-type="image/png"/>
  <manifest:file-entry manifest:full-path="Pictures/1000000000000181000000830A7B1982.png" manifest:media-type="image/png"/>
  <manifest:file-entry manifest:full-path="Pictures/100000000000078000000438E70BFA43.png" manifest:media-type="image/png"/>
  <manifest:file-entry manifest:full-path="Pictures/10000001000001A1000001A159CD8BBB.png" manifest:media-type="image/png"/>
  <manifest:file-entry manifest:full-path="Pictures/10000001000003E2000001F7EB39A32D.png" manifest:media-type="image/png"/>
  <manifest:file-entry manifest:full-path="Pictures/10000000000004E6000002229BF10CF3.png" manifest:media-type="image/png"/>
  <manifest:file-entry manifest:full-path="Pictures/1000404E00000C67000004575D83E7C7.svg" manifest:media-type="image/svg+xml"/>
  <manifest:file-entry manifest:full-path="Pictures/10000001000000780000002ADBF5EF32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Rounded MT Bold" svg:font-family="'Arial Rounded MT Bold'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DejaVu Sans Mono" svg:font-family="'DejaVu Sans Mono'" style:font-family-generic="modern" style:font-pitch="fixed"/>
    <style:font-face style:name="Droid Sans" svg:font-family="'Droid Sans'" style:font-adornments="Bold" style:font-family-generic="swiss" style:font-pitch="variable"/>
    <style:font-face style:name="Droid Sans Fallback" svg:font-family="'Droid Sans Fallback'" style:font-family-generic="modern" style:font-pitch="fixed"/>
    <style:font-face style:name="Droid Sans Mono" svg:font-family="'Droid Sans Mono'" style:font-family-generic="swiss" style:font-pitch="fixed"/>
    <style:font-face style:name="Droid Sans Mono1" svg:font-family="'Droid Sans Mono'" style:font-adornments="Bold" style:font-family-generic="modern" style:font-pitch="fixed"/>
    <style:font-face style:name="Droid Sans Mono2" svg:font-family="'Droid Sans Mono'" style:font-adornments="Regular" style:font-family-generic="modern" style:font-pitch="fixed"/>
    <style:font-face style:name="Droid Sans Mono3" svg:font-family="'Droid Sans Mono'" style:font-adornments="Regular" style:font-family-generic="swiss" style:font-pitch="fixed"/>
    <style:font-face style:name="Droid Sans1" svg:font-family="'Droid Sans'" style:font-adornments="Regular" style:font-family-generic="swiss" style:font-pitch="variable"/>
    <style:font-face style:name="Gill Sans MT" svg:font-family="'Gill Sans MT'" style:font-family-generic="swiss" style:font-pitch="variable"/>
    <style:font-face style:name="Linux Biolinum O" svg:font-family="'Linux Biolinum O'" style:font-adornments="Bold" style:font-pitch="variable"/>
    <style:font-face style:name="Linux Libertine O" svg:font-family="'Linux Libertine O'" style:font-adornments="Italic" style:font-pitch="variable"/>
    <style:font-face style:name="Linux Libertine O1" svg:font-family="'Linux Libertine O'" style:font-adornments="Regular" style:font-pitch="variable"/>
    <style:font-face style:name="Lohit Hindi" svg:font-family="'Lohit Hindi'" style:font-family-generic="system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ヒラギノ角ゴ Pro W3" svg:font-family="'ヒラギノ角ゴ Pro W3'" style:font-family-generic="system" style:font-pitch="variable"/>
  </office:font-face-decls>
  <office:automatic-styles>
    <style:style style:name="P1" style:family="paragraph" style:parent-style-name="MUUG-Dateline">
      <style:text-properties officeooo:paragraph-rsid="033cc5b6"/>
    </style:style>
    <style:style style:name="P2" style:family="paragraph" style:parent-style-name="MUUG-heading_20_2">
      <style:text-properties officeooo:paragraph-rsid="0366d4f4"/>
    </style:style>
    <style:style style:name="P3" style:family="paragraph" style:parent-style-name="MUUG-heading_20_2">
      <style:text-properties officeooo:paragraph-rsid="038ff1ec"/>
    </style:style>
    <style:style style:name="P4" style:family="paragraph" style:parent-style-name="MUUG-Body">
      <style:text-properties fo:color="#000000" loext:opacity="100%" fo:font-style="normal" style:text-underline-style="none" officeooo:rsid="03cdd1c8" officeooo:paragraph-rsid="03cdd1c8" style:font-style-asian="normal" style:font-style-complex="normal"/>
    </style:style>
    <style:style style:name="P5" style:family="paragraph" style:parent-style-name="MUUG-heading_20_3">
      <style:text-properties officeooo:rsid="0242765a" officeooo:paragraph-rsid="03b19ed5"/>
    </style:style>
    <style:style style:name="P6" style:family="paragraph" style:parent-style-name="MUUG-Body">
      <style:text-properties officeooo:paragraph-rsid="03b19ed5"/>
    </style:style>
    <style:style style:name="P7" style:family="paragraph" style:parent-style-name="MUUG-Body">
      <style:text-properties officeooo:rsid="0367305c" officeooo:paragraph-rsid="03b19ed5"/>
    </style:style>
    <style:style style:name="P8" style:family="paragraph" style:parent-style-name="MUUG-Body">
      <style:paragraph-properties fo:margin-top="0cm" fo:margin-bottom="0cm" style:contextual-spacing="false"/>
      <style:text-properties officeooo:rsid="0367305c" officeooo:paragraph-rsid="03b19ed5"/>
    </style:style>
    <style:style style:name="P9" style:family="paragraph" style:parent-style-name="MUUG-Body">
      <style:text-properties officeooo:rsid="038f20ae" officeooo:paragraph-rsid="038f20ae"/>
    </style:style>
    <style:style style:name="P10" style:family="paragraph" style:parent-style-name="MUUG-Body">
      <style:text-properties officeooo:rsid="032f6a57" officeooo:paragraph-rsid="038f20ae"/>
    </style:style>
    <style:style style:name="P11" style:family="paragraph" style:parent-style-name="MUUG-Body">
      <style:text-properties fo:font-weight="normal" officeooo:rsid="0332ee30" officeooo:paragraph-rsid="038f20ae" style:font-weight-asian="normal" style:font-weight-complex="normal"/>
    </style:style>
    <style:style style:name="P12" style:family="paragraph" style:parent-style-name="MUUG-Link">
      <style:text-properties officeooo:paragraph-rsid="038f20ae"/>
    </style:style>
    <style:style style:name="P13" style:family="paragraph" style:parent-style-name="MUUG-heading_20_3">
      <style:paragraph-properties fo:margin-top="0.508cm" fo:margin-bottom="0cm" style:contextual-spacing="false"/>
      <style:text-properties officeooo:rsid="00e7d718" officeooo:paragraph-rsid="038f20ae"/>
    </style:style>
    <style:style style:name="P14" style:family="paragraph" style:parent-style-name="MUUG-Link">
      <style:text-properties officeooo:rsid="00d71f92" officeooo:paragraph-rsid="038f20ae"/>
    </style:style>
    <style:style style:name="P15" style:family="paragraph" style:parent-style-name="MUUG-heading_20_2">
      <style:text-properties officeooo:paragraph-rsid="03c03357"/>
    </style:style>
    <style:style style:name="P16" style:family="paragraph" style:parent-style-name="MUUG-Body">
      <style:text-properties officeooo:rsid="03c03357" officeooo:paragraph-rsid="03c03357"/>
    </style:style>
    <style:style style:name="P17" style:family="paragraph" style:parent-style-name="MUUG-Body">
      <style:text-properties officeooo:rsid="03c1c7de" officeooo:paragraph-rsid="03c1c7de"/>
    </style:style>
    <style:style style:name="P18" style:family="paragraph" style:parent-style-name="MUUG-Body">
      <style:text-properties officeooo:rsid="03992a81" officeooo:paragraph-rsid="03992a81"/>
    </style:style>
    <style:style style:name="P19" style:family="paragraph" style:parent-style-name="MUUG-Body">
      <style:text-properties officeooo:rsid="03bb39ae" officeooo:paragraph-rsid="03bb39ae"/>
    </style:style>
    <style:style style:name="P20" style:family="paragraph" style:parent-style-name="MUUG-Body">
      <style:text-properties officeooo:rsid="03bc577a" officeooo:paragraph-rsid="03bc577a"/>
    </style:style>
    <style:style style:name="P21" style:family="paragraph" style:parent-style-name="MUUG-code">
      <style:text-properties officeooo:paragraph-rsid="03bc577a"/>
    </style:style>
    <style:style style:name="P22" style:family="paragraph" style:parent-style-name="MUUG-Body">
      <style:text-properties officeooo:rsid="03bd4c6e" officeooo:paragraph-rsid="03bd4c6e"/>
    </style:style>
    <style:style style:name="P23" style:family="paragraph" style:parent-style-name="MUUG-Body">
      <style:text-properties officeooo:rsid="03be7e5e" officeooo:paragraph-rsid="03be7e5e"/>
    </style:style>
    <style:style style:name="P24" style:family="paragraph" style:parent-style-name="MUUG-code">
      <style:text-properties officeooo:paragraph-rsid="03be7e5e"/>
    </style:style>
    <style:style style:name="P25" style:family="paragraph" style:parent-style-name="MUUG-heading_20_2">
      <style:text-properties officeooo:rsid="03be7e5e" officeooo:paragraph-rsid="038ff1ec"/>
    </style:style>
    <style:style style:name="P26" style:family="paragraph" style:parent-style-name="MUUG-Body">
      <style:text-properties officeooo:rsid="039124b4" officeooo:paragraph-rsid="039124b4"/>
    </style:style>
    <style:style style:name="P27" style:family="paragraph" style:parent-style-name="MUUG-heading_20_2">
      <style:text-properties officeooo:rsid="03c00df9" officeooo:paragraph-rsid="03b7f2a1"/>
    </style:style>
    <style:style style:name="P28" style:family="paragraph" style:parent-style-name="MUUG-Body">
      <style:text-properties officeooo:rsid="03c00df9" officeooo:paragraph-rsid="03c00df9"/>
    </style:style>
    <style:style style:name="P29" style:family="paragraph" style:parent-style-name="MUUG-heading_20_2">
      <style:text-properties officeooo:rsid="03c03357" officeooo:paragraph-rsid="03c03357"/>
    </style:style>
    <style:style style:name="P30" style:family="paragraph" style:parent-style-name="MUUG-heading_20_2">
      <style:text-properties officeooo:rsid="03c3690f" officeooo:paragraph-rsid="03a03047"/>
    </style:style>
    <style:style style:name="P31" style:family="paragraph" style:parent-style-name="MUUG-Body">
      <style:text-properties officeooo:rsid="03c3690f" officeooo:paragraph-rsid="03a16b0a"/>
    </style:style>
    <style:style style:name="P32" style:family="paragraph" style:parent-style-name="MUUG-Body">
      <style:text-properties officeooo:rsid="03c3690f" officeooo:paragraph-rsid="03c3690f"/>
    </style:style>
    <style:style style:name="P33" style:family="paragraph" style:parent-style-name="MUUG-Body">
      <style:text-properties officeooo:rsid="03c383ad" officeooo:paragraph-rsid="03c383ad"/>
    </style:style>
    <style:style style:name="P34" style:family="paragraph" style:parent-style-name="MUUG-Body">
      <style:text-properties officeooo:rsid="03c411ce" officeooo:paragraph-rsid="03c411ce"/>
    </style:style>
    <style:style style:name="P35" style:family="paragraph" style:parent-style-name="MUUG-Link">
      <style:paragraph-properties fo:margin-top="0.254cm" fo:margin-bottom="0.381cm" style:contextual-spacing="false" fo:text-align="center" style:justify-single-word="false"/>
      <style:text-properties officeooo:paragraph-rsid="03216c5a"/>
    </style:style>
    <style:style style:name="P36" style:family="paragraph" style:parent-style-name="MUUG-Body">
      <style:text-properties officeooo:paragraph-rsid="03792c92"/>
    </style:style>
    <style:style style:name="P37" style:family="paragraph" style:parent-style-name="MUUG-Body">
      <style:paragraph-properties fo:text-align="left" style:justify-single-word="false"/>
      <style:text-properties officeooo:paragraph-rsid="031d3fa7"/>
    </style:style>
    <style:style style:name="P38" style:family="paragraph" style:parent-style-name="MUUG-Body">
      <style:text-properties officeooo:paragraph-rsid="038b6c38"/>
    </style:style>
    <style:style style:name="P39" style:family="paragraph" style:parent-style-name="MUUG-Body">
      <style:text-properties officeooo:paragraph-rsid="0320597b"/>
    </style:style>
    <style:style style:name="P40" style:family="paragraph" style:parent-style-name="MUUG-Link">
      <style:paragraph-properties fo:text-align="left" style:justify-single-word="false"/>
      <style:text-properties officeooo:paragraph-rsid="0320597b"/>
    </style:style>
    <style:style style:name="P41" style:family="paragraph" style:parent-style-name="MUUG-Body">
      <style:text-properties officeooo:paragraph-rsid="03876c98"/>
    </style:style>
    <style:style style:name="P42" style:family="paragraph" style:parent-style-name="MUUG-byline">
      <style:text-properties fo:font-size="8pt" officeooo:paragraph-rsid="031d3fa7" style:font-size-asian="8pt" style:font-size-complex="8pt"/>
    </style:style>
    <style:style style:name="P43" style:family="paragraph" style:parent-style-name="MUUG-Link">
      <style:paragraph-properties fo:text-align="left" style:justify-single-word="false"/>
      <style:text-properties officeooo:paragraph-rsid="031d3fa7"/>
    </style:style>
    <style:style style:name="T1" style:family="text">
      <style:text-properties officeooo:rsid="01b8df9d"/>
    </style:style>
    <style:style style:name="T2" style:family="text">
      <style:text-properties style:font-name="Droid Sans1" fo:font-size="10pt" officeooo:rsid="03bb39ae" style:font-name-asian="Arial Rounded MT Bold" style:font-size-asian="9pt" style:font-name-complex="Arial Rounded MT Bold" style:font-size-complex="9pt"/>
    </style:style>
    <style:style style:name="T3" style:family="text">
      <style:text-properties officeooo:rsid="03bb39ae"/>
    </style:style>
    <style:style style:name="T4" style:family="text">
      <style:text-properties officeooo:rsid="02105177"/>
    </style:style>
    <style:style style:name="T5" style:family="text">
      <style:text-properties style:font-name="Droid Sans1" fo:font-size="10pt" officeooo:rsid="03992a81" style:font-name-asian="Arial Rounded MT Bold" style:font-size-asian="9pt" style:font-name-complex="Arial Rounded MT Bold" style:font-size-complex="9pt"/>
    </style:style>
    <style:style style:name="T6" style:family="text">
      <style:text-properties style:font-name="Droid Sans1" fo:font-size="10pt" officeooo:rsid="018c6c68" style:font-name-asian="Arial Rounded MT Bold" style:font-size-asian="9pt" style:font-name-complex="Arial Rounded MT Bold" style:font-size-complex="9pt"/>
    </style:style>
    <style:style style:name="T7" style:family="text">
      <style:text-properties style:font-name="Droid Sans1" fo:font-size="10pt" officeooo:rsid="032ecea7" style:font-name-asian="Arial Rounded MT Bold" style:font-size-asian="9pt" style:font-name-complex="Arial Rounded MT Bold" style:font-size-complex="9pt"/>
    </style:style>
    <style:style style:name="T8" style:family="text">
      <style:text-properties style:font-name="Droid Sans1" fo:font-size="10pt" officeooo:rsid="0366d4f4" style:font-name-asian="Arial Rounded MT Bold" style:font-size-asian="9pt" style:font-name-complex="Arial Rounded MT Bold" style:font-size-complex="9pt"/>
    </style:style>
    <style:style style:name="T9" style:family="text">
      <style:text-properties fo:color="#003366" loext:opacity="100%" style:font-name="Linux Biolinum O" fo:font-size="15.5pt" fo:font-style="normal" fo:font-weight="bold" officeooo:rsid="03bb39ae" style:font-size-asian="14pt" style:font-weight-asian="bold" style:font-name-complex="Gill Sans MT" style:font-size-complex="14pt" style:font-weight-complex="bold"/>
    </style:style>
    <style:style style:name="T10" style:family="text">
      <style:text-properties fo:color="#003366" loext:opacity="100%" style:text-position="super 58%" style:font-name="Linux Biolinum O" fo:font-size="15.5pt" fo:font-style="normal" fo:font-weight="bold" officeooo:rsid="03bb39ae" style:font-size-asian="14pt" style:font-weight-asian="bold" style:font-name-complex="Gill Sans MT" style:font-size-complex="14pt" style:font-weight-complex="bold"/>
    </style:style>
    <style:style style:name="T11" style:family="text">
      <style:text-properties officeooo:rsid="010f3ffe"/>
    </style:style>
    <style:style style:name="T12" style:family="text">
      <style:text-properties officeooo:rsid="03992a81"/>
    </style:style>
    <style:style style:name="T13" style:family="text">
      <style:text-properties fo:color="#003366" loext:opacity="100%" style:font-name="Linux Biolinum O" fo:font-size="15.5pt" fo:font-style="normal" fo:font-weight="bold" officeooo:rsid="03317259" style:font-size-asian="14pt" style:font-weight-asian="bold" style:font-name-complex="Gill Sans MT" style:font-size-complex="14pt" style:font-weight-complex="bold"/>
    </style:style>
    <style:style style:name="T14" style:family="text">
      <style:text-properties fo:color="#33cc66" loext:opacity="100%" fo:font-style="normal" style:text-underline-style="solid" style:text-underline-width="auto" style:text-underline-color="font-color" officeooo:rsid="032f6a57" style:font-style-asian="normal" style:font-style-complex="normal"/>
    </style:style>
    <style:style style:name="T15" style:family="text">
      <style:text-properties officeooo:rsid="036c66a4"/>
    </style:style>
    <style:style style:name="T16" style:family="text">
      <style:text-properties officeooo:rsid="03d5363f"/>
    </style:style>
    <style:style style:name="T17" style:family="text">
      <style:text-properties officeooo:rsid="03cdd1c8"/>
    </style:style>
    <style:style style:name="T18" style:family="text">
      <style:text-properties officeooo:rsid="0367305c"/>
    </style:style>
    <style:style style:name="T19" style:family="text">
      <style:text-properties officeooo:rsid="03979e4e"/>
    </style:style>
    <style:style style:name="T20" style:family="text">
      <style:text-properties officeooo:rsid="03b19ed5"/>
    </style:style>
    <style:style style:name="T21" style:family="text">
      <style:text-properties style:text-position="super 58%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text-position="super 58%" fo:font-weight="bold" style:font-weight-asian="bold" style:font-weight-complex="bold"/>
    </style:style>
    <style:style style:name="T25" style:family="text">
      <style:text-properties fo:font-weight="normal" officeooo:rsid="03941bb2" style:font-weight-asian="normal" style:font-weight-complex="normal"/>
    </style:style>
    <style:style style:name="T26" style:family="text">
      <style:text-properties officeooo:rsid="03409da8"/>
    </style:style>
    <style:style style:name="T27" style:family="text">
      <style:text-properties officeooo:rsid="036e4035"/>
    </style:style>
    <style:style style:name="T28" style:family="text">
      <style:text-properties officeooo:rsid="03974926"/>
    </style:style>
    <style:style style:name="T29" style:family="text">
      <style:text-properties officeooo:rsid="0330d75f"/>
    </style:style>
    <style:style style:name="T30" style:family="text">
      <style:text-properties fo:font-weight="bold" officeooo:rsid="0330d75f" style:font-weight-asian="bold" style:font-weight-complex="bold"/>
    </style:style>
    <style:style style:name="T31" style:family="text">
      <style:text-properties officeooo:rsid="03c03357"/>
    </style:style>
    <style:style style:name="T32" style:family="text">
      <style:text-properties officeooo:rsid="03c76a71"/>
    </style:style>
    <style:style style:name="T33" style:family="text">
      <style:text-properties officeooo:rsid="03c1c7de"/>
    </style:style>
    <style:style style:name="T34" style:family="text">
      <style:text-properties officeooo:rsid="0371d7a1"/>
    </style:style>
    <style:style style:name="T35" style:family="text">
      <style:text-properties officeooo:rsid="03c7c7e5"/>
    </style:style>
    <style:style style:name="T36" style:family="text">
      <style:text-properties officeooo:rsid="03bc577a"/>
    </style:style>
    <style:style style:name="T37" style:family="text">
      <style:text-properties fo:font-style="italic" officeooo:rsid="03bc577a" style:font-style-asian="italic" style:font-style-complex="italic"/>
    </style:style>
    <style:style style:name="T38" style:family="text">
      <style:text-properties officeooo:rsid="03cb2561"/>
    </style:style>
    <style:style style:name="T39" style:family="text">
      <style:text-properties fo:font-style="italic" style:font-style-asian="italic" style:font-style-complex="italic"/>
    </style:style>
    <style:style style:name="T40" style:family="text">
      <style:text-properties officeooo:rsid="03bd4c6e"/>
    </style:style>
    <style:style style:name="T41" style:family="text">
      <style:text-properties officeooo:rsid="03be7e5e"/>
    </style:style>
    <style:style style:name="T42" style:family="text">
      <style:text-properties fo:font-weight="bold" officeooo:rsid="03be7e5e" style:font-weight-asian="bold" style:font-weight-complex="bold"/>
    </style:style>
    <style:style style:name="T43" style:family="text">
      <style:text-properties fo:font-style="italic" officeooo:rsid="03be7e5e" style:font-style-asian="italic" style:font-style-complex="italic"/>
    </style:style>
    <style:style style:name="T44" style:family="text">
      <style:text-properties officeooo:rsid="03c00df9"/>
    </style:style>
    <style:style style:name="T45" style:family="text">
      <style:text-properties officeooo:rsid="03cc57a5"/>
    </style:style>
    <style:style style:name="T46" style:family="text">
      <style:text-properties officeooo:rsid="03c411ce"/>
    </style:style>
    <style:style style:name="T47" style:family="text">
      <style:text-properties fo:font-size="9pt" style:font-size-asian="9pt" style:font-size-complex="9pt"/>
    </style:style>
    <style:style style:name="T48" style:family="text">
      <style:text-properties officeooo:rsid="037a432a"/>
    </style:style>
    <style:style style:name="T49" style:family="text">
      <style:text-properties fo:font-family="'Linux Libertine O'" style:font-pitch="variable" officeooo:rsid="038892c4"/>
    </style:style>
    <style:style style:name="T50" style:family="text">
      <style:text-properties officeooo:rsid="01703934"/>
    </style:style>
    <style:style style:name="T51" style:family="text">
      <style:text-properties fo:font-family="'Droid Sans Mono'" style:font-family-generic="modern" style:font-pitch="fixed" fo:font-size="10pt" fo:font-weight="bold" style:font-size-asian="10pt" style:font-weight-asian="bold" style:font-size-complex="10pt" style:font-weight-complex="bold"/>
    </style:style>
    <style:style style:name="T52" style:family="text">
      <style:text-properties officeooo:rsid="0289bc7d"/>
    </style:style>
    <style:style style:name="T53" style:family="text">
      <style:text-properties officeooo:rsid="029a3f7d"/>
    </style:style>
    <style:style style:name="T54" style:family="text">
      <style:text-properties fo:font-size="8pt" style:font-size-asian="8pt" style:font-size-complex="8pt"/>
    </style:style>
    <style:style style:name="T55" style:family="text">
      <style:text-properties style:font-name="Linux Libertine O1" officeooo:rsid="01b04cba" style:font-name-asian="ヒラギノ角ゴ Pro W3"/>
    </style:style>
    <style:style style:name="T56" style:family="text">
      <style:text-properties style:font-name="Linux Libertine O1" officeooo:rsid="01adf7f8" style:font-name-asian="ヒラギノ角ゴ Pro W3"/>
    </style:style>
    <style:style style:name="T57" style:family="text">
      <style:text-properties style:font-name="Linux Libertine O1" officeooo:rsid="01d26e00" style:font-name-asian="ヒラギノ角ゴ Pro W3"/>
    </style:style>
    <style:style style:name="T58" style:family="text">
      <style:text-properties fo:font-size="7pt" style:font-size-asian="7pt" style:font-size-complex="7pt"/>
    </style:style>
    <style:style style:name="fr1" style:family="graphic" style:parent-style-name="Graphics">
      <style:graphic-properties style:run-through="foreground" style:wrap="dynamic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top="0cm" fo:margin-bottom="0.381cm" style:wrap="parallel" style:number-wrapped-paragraphs="no-limit" style:wrap-contour="false" style:vertical-pos="from-top" style:vertical-rel="paragraph" style:horizontal-pos="from-left" style:horizontal-rel="paragraph" style:mirror="none" fo:clip="rect(0.254cm, 0cm, 0.254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fo:margin-left="0cm" fo:margin-right="0.199cm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4" style:family="graphic" style:parent-style-name="Frame">
      <style:graphic-properties style:wrap="none" style:vertical-pos="middle" style:vertical-rel="baseline" style:horizontal-pos="from-left" style:horizontal-rel="page" fo:padding="0.203cm" fo:border="0.06pt solid #000000" draw:wrap-influence-on-position="once-concurrent" loext:allow-overlap="true">
        <style:columns fo:column-count="1" fo:column-gap="0cm"/>
      </style:graphic-properties>
    </style:style>
    <style:style style:name="fr5" style:family="graphic" style:parent-style-name="Graphics">
      <style:graphic-properties fo:margin-left="0cm" fo:margin-right="0.254cm" fo:margin-top="0cm" fo:margin-bottom="0.127cm" style:wrap="parallel" style:number-wrapped-paragraphs="no-limit" style:wrap-contour="false" style:vertical-pos="from-top" style:vertical-rel="frame" style:horizontal-pos="from-left" style:horizontal-rel="fram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Frame">
      <style:graphic-properties style:wrap="parallel" style:number-wrapped-paragraphs="no-limit" style:vertical-pos="middle" style:vertical-rel="baseline" style:horizontal-pos="from-left" style:horizontal-rel="paragraph" fo:padding="0.203cm" fo:border="0.31pt solid #000000" draw:wrap-influence-on-position="once-concurrent" loext:allow-overlap="false"/>
    </style:style>
    <style:style style:name="fr7" style:family="graphic" style:parent-style-name="Graphics">
      <style:graphic-properties fo:margin-top="0cm" fo:margin-bottom="0.254cm"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false"/>
    </style:style>
    <style:style style:name="fr8" style:family="graphic" style:parent-style-name="Frame">
      <style:graphic-properties style:wrap="run-through" style:number-wrapped-paragraphs="no-limit" style:vertical-pos="middle" style:vertical-rel="baseline" style:horizontal-pos="from-left" style:horizontal-rel="page" fo:padding="0.203cm" fo:border="0.31pt solid #000000" draw:wrap-influence-on-position="once-concurrent" loext:allow-overlap="true"/>
    </style:style>
    <style:style style:name="fr9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style:mirror="none" fo:clip="rect(1.422cm, 2.54cm, 2.845cm, 2.54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Frame">
      <style:graphic-properties style:wrap="run-through" style:number-wrapped-paragraphs="no-limit" style:vertical-pos="middle" style:vertical-rel="baseline" style:horizontal-pos="from-left" style:horizontal-rel="page" fo:padding="0.203cm" fo:border="0.06pt solid #000000" draw:wrap-influence-on-position="once-concurrent" loext:allow-overlap="true"/>
    </style:style>
    <style:style style:name="fr11" style:family="graphic" style:parent-style-name="Graphics">
      <style:graphic-properties fo:margin-left="0.254cm" fo:margin-right="0cm" fo:margin-top="0cm" fo:margin-bottom="0.254cm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2" style:family="graphic" style:parent-style-name="Frame">
      <style:graphic-properties style:wrap="none" style:vertical-pos="from-top" style:horizontal-pos="from-left" style:horizontal-rel="paragraph" fo:padding="0.203cm" fo:border="0.06pt solid #000000" draw:wrap-influence-on-position="once-concurrent" loext:allow-overlap="false"/>
    </style:style>
    <style:style style:name="fr13" style:family="graphic" style:parent-style-name="Graphics">
      <style:graphic-properties style:vertical-pos="from-top" style:vertical-rel="paragraph-content" style:horizontal-pos="from-left" style:horizontal-rel="paragraph-content" fo:padding-left="0cm" fo:padding-right="0.102cm" fo:padding-top="0cm" fo:padding-bottom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5400*" fo:start-indent="0cm" fo:end-indent="0.318cm"/>
          <style:column style:rel-width="5400*" fo:start-indent="0.318cm" fo:end-indent="0cm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MUUG-Masthead"><draw:frame draw:style-name="fr1" draw:name="MUUG Shell Logo" text:anchor-type="paragraph" svg:x="0cm" svg:y="0cm" svg:width="5.029cm" svg:height="3.81cm" draw:z-index="0"><draw:image xlink:href="Pictures/10001BEA00000E8C00000B13EA89C7E1.svg" xlink:type="simple" xlink:show="embed" xlink:actuate="onLoad" draw:mime-type="image/svg+xml"/><draw:image xlink:href="Pictures/100000010000008D0000006B1740C053.png" xlink:type="simple" xlink:show="embed" xlink:actuate="onLoad" draw:mime-type="image/png"/><svg:title>MUUG Shell Logo</svg:title></draw:frame>MUUGLines</text:p>
      <text:p text:style-name="MUUG-Sub-mast">The Manitoba UNIX User Group Newsletter</text:p>
      <text:p text:style-name="P1">Volume <text:span text:style-name="T1">3</text:span><text:span text:style-name="T2">9</text:span> No. <text:span text:style-name="T3">1</text:span>, <text:span text:style-name="T3">September</text:span><text:span text:style-name="T4"> 202</text:span><text:span text:style-name="T5">6</text:span><text:tab/>Editor: <text:span text:style-name="T6">Trevor </text:span><text:span text:style-name="T7">E </text:span><text:span text:style-name="T6">Corde</text:span><text:span text:style-name="T8">s</text:span></text:p>
      <text:section text:style-name="Sect1" text:name="Sect1">
        <text:p text:style-name="P2">Next Meeting: <text:span text:style-name="T9">September 1</text:span><text:span text:style-name="T10">st</text:span><text:span text:style-name="T11">, 202</text:span><text:span text:style-name="T12">6</text:span><text:span text:style-name="T13"> 7:30pm</text:span><text:span text:style-name="T11"><text:line-break/></text:span><text:span text:style-name="T14">In Person and Online</text:span></text:p>
        <text:p text:style-name="P3"><text:span text:style-name="T15">Main</text:span><text:span text:style-name="T16"> </text:span><text:span text:style-name="T15">Presentation – </text:span><text:span text:style-name="T17">A Mystery</text:span><text:span text:style-name="T15">?</text:span></text:p>
        <text:p text:style-name="P4">As of press time, we still don’t know if the presentation will be by Kevin McGregor, presenting a Daemon-Dash style on a topic TBD, or Wyatt or Brad, doing a /bin Diving presentation.</text:p>
        <text:p text:style-name="P4">Check the <text:a xlink:type="simple" xlink:href="https://muug.ca/" text:style-name="Internet_20_link" text:visited-style-name="Visited_20_Internet_20_Link">muug.ca</text:a> website for updates, or just show up at the meeting and be surprised! </text:p>
        <text:p text:style-name="MUUG-heading_20_2">Where to Find the Meeting</text:p>
        <text:h text:style-name="P5" text:outline-level="3">Winnipeg Senior Citizens Radio Club<text:line-break/>598 St. Mary’s Rd. Winnipeg, MB.</text:h>
        <text:p text:style-name="P6"><draw:frame draw:style-name="fr2" draw:name="Image1" text:anchor-type="paragraph" svg:x="0.048cm" svg:y="1.672cm" svg:width="9.144cm" svg:height="6.248cm" draw:z-index="5"><draw:image xlink:href="Pictures/100000010000020000000180968864A0.png" xlink:type="simple" xlink:show="embed" xlink:actuate="onLoad" draw:mime-type="image/png"/></draw:frame><text:span text:style-name="T18">MUUG </text:span><text:span text:style-name="T19">has</text:span><text:span text:style-name="T18"> mov</text:span><text:span text:style-name="T19">ed </text:span><text:span text:style-name="T18">to a new location </text:span><text:span text:style-name="T20">for the 2025-2026</text:span><text:span text:style-name="T18"> season. <text:s/>Winnipeg Senior Citizens Radio Club (WSC) has graciously offered to host MUUG meetings going forward. <text:s/>Several current and past MUUG members are also members of WSC. <text:s/>MUUG President Wyatt Zacharias will be our WSC liaison and duty officer.</text:span></text:p>
        <text:p text:style-name="P7">WSC is located at 598 St. Mary’s Road, 2<text:span text:style-name="T21">nd</text:span> Floor, a block South from the St. Mary’s / St. Anne’s fork, on the West side beside the Miller’s Meats. <text:s/>It’s in the old fire hall, so you really can’t miss it! <text:s/>Look for the red doors.</text:p>
        <text:p text:style-name="P8"><text:span text:style-name="T22">The meeting space is on the </text:span><text:span text:style-name="T23">2</text:span><text:span text:style-name="T24">nd</text:span><text:span text:style-name="T23"> floor</text:span><text:span text:style-name="T22"> and there is no elevator, so attendees will have to be able to climb </text:span><text:span text:style-name="T25">1 flight of</text:span><text:span text:style-name="T22"> </text:span><text:span text:style-name="T25">beautiful character style </text:span><text:span text:style-name="T22">stairs. <text:s/>Apologies to anyone requiring accessibility. <text:s/>It is also possible to attend via online videoconferencing:</text:span></text:p>
        <text:h text:style-name="MUUG-Link" text:outline-level="2"><text:a xlink:type="simple" xlink:href="https://muug.ca/meet" text:style-name="Internet_20_link" text:visited-style-name="Visited_20_Internet_20_Link">https://muug.ca/meet</text:a></text:h>
        <text:p text:style-name="P9">Meetings are on the first Tuesday of every month except July &amp; August. <text:s/><text:span text:style-name="T26">You can attend in person or online via </text:span>our MUUG <text:span text:style-name="T26">videoconferenc</text:span>ing system<text:span text:style-name="T26">.</text:span></text:p>
        <text:p text:style-name="P10"><draw:frame draw:style-name="fr3" draw:name="Image10" text:anchor-type="char" svg:x="0.053cm" svg:y="0.131cm" svg:width="5.052cm" svg:height="1.72cm" draw:z-index="1"><draw:image xlink:href="Pictures/1000000000000181000000830A7B1982.png" xlink:type="simple" xlink:show="embed" xlink:actuate="onLoad" draw:mime-type="image/png"/></draw:frame><text:span text:style-name="T27">Beverages and cookies or treats will be provided.</text:span></text:p>
        <text:p text:style-name="P11">Doors will open <text:span text:style-name="T27">by</text:span> 7:<text:span text:style-name="T27">15</text:span>pm. <text:s/>Meeting starts at 7:30pm, <text:span text:style-name="T28">and usually adjourns between 9:00pm and 10:00pm.</text:span></text:p>
        <text:p text:style-name="P9"><text:span text:style-name="T29">To attend </text:span><text:span text:style-name="T27">online</text:span><text:span text:style-name="T29">, check and refresh the following link after 7:</text:span><text:span text:style-name="T27">15</text:span><text:span text:style-name="T29">pm. <text:s/>There is no need to create an account in BBB, nor login. <text:s/>Just enter any name as your screen name and hit </text:span><text:span text:style-name="T30">join</text:span><text:span text:style-name="T29">.</text:span></text:p>
        <text:h text:style-name="P12" text:outline-level="2"><text:a xlink:type="simple" xlink:href="https://muug.ca/meet" text:style-name="Internet_20_link" text:visited-style-name="Visited_20_Internet_20_Link">https://muug.ca/meet</text:a></text:h>
        <text:h text:style-name="P13" text:outline-level="3">The latest meeting details are always at:</text:h>
        <text:h text:style-name="P14" text:outline-level="2"><text:a xlink:type="simple" xlink:href="https://muug.ca/meetings/" text:style-name="Internet_20_link" text:visited-style-name="Visited_20_Internet_20_Link">https://muug.ca/meetings/</text:a></text:h>
        <text:p text:style-name="P15"><text:soft-page-break/><text:span text:style-name="T31">CVEs Gone Wild</text:span></text:p>
        <text:p text:style-name="P16">Maybe you’ve noticed that your boxes are telling you there are updates, often critical and reboot-required ones, almost every day lately? <text:s/>Things like chromium are having 10-100 CVEs nearly every day. And the venerable kernel is seeing a lot of activity too, which frankly is the worst because that often warrants a reboot.</text:p>
        <text:p text:style-name="P16">What’s going on?</text:p>
        <text:p text:style-name="P16">The main driver of this insanity is AI vulnerability scanners. <text:s/>People and companies are using AI to pore over open source code bases looking for bugs that follow known paradigms. <text:s/>It can do it way faster than a person can, and no programmer actually likes looking through 50k <text:span text:style-name="T32">of </text:span>lines making sure every malloc is working properly.</text:p>
        <text:p text:style-name="P16">As for the Linux kernel, they have changed the way they issue CVEs, basically taking over <text:span text:style-name="T33">their own CVE numbering. <text:s/>They also changed what they will issue a CVE for, and when, resulting in many more tha</text:span><text:span text:style-name="T32">n</text:span><text:span text:style-name="T33"> we are used to from the project.</text:span></text:p>
        <text:p text:style-name="P17">Should you worry? <text:s/>Well, yes, you should always be scanning your distro’s CVE mailing list and/or applying every update daily. <text:s/>The tricky bit is knowing when to reboot, if you’re the type who has 1000 things open, or is running production servers that need high uptime.</text:p>
        <text:p text:style-name="P17">Linus has said he expects the level of insanity to eventually die back down to normal levels. <text:s/>We can all cross our fingers.</text:p>
        <text:p text:style-name="P15"><text:span text:style-name="T3">Stop That OOM</text:span><text:span text:style-name="T34">!</text:span></text:p>
        <text:p text:style-name="P18"><text:span text:style-name="T3">Ever had a program start eating up all of your RAM? </text:span><text:span text:style-name="T35">The s</text:span><text:span text:style-name="T3">ystem bogs down as swap thrashes. <text:s/>If you’re very lucky the oom-killer (oom==Out Of Memory) daemon will kill it off. <text:s/>If you’re unlucky, which is often, it won’t, or it’ll pick some Xorg or Wayland process to kill. <text:s/>And that usually freezes your graphical session and likely the video driver, putting you in a bit of a bind. <text:s/>Firefox especially seems prone to this.</text:span></text:p>
        <text:p text:style-name="P19">Did you know there’s a way to run a program that will limit its <text:span text:style-name="T36">physical RAM usage, thus putting a stop to the aforementioned symptoms. <text:s/>Before you say it, nope, it’s not ulimit! <text:s/>ulimit only operates on </text:span><text:span text:style-name="T37">virtual memory</text:span><text:span text:style-name="T36">, not on </text:span><text:span text:style-name="T37">physical memory</text:span><text:span text:style-name="T36">. <text:s/>This means it won’t work with browsers, which often pre-reserve many times more virtual memory than you have physical. <text:s/>And most goes unused and never allocated out of real RAM.</text:span></text:p>
        <text:p text:style-name="P20">Ah, how about firejail you say – as you were there for the wonderful firejail <text:span text:style-name="T38">MUUG </text:span>presentation the other year! <text:s/>Nope, <text:span text:style-name="T38">alas</text:span> firejail cannot do it either.</text:p>
        <text:p text:style-name="P20">It turns out the key is (groan) systemd-run. <text:s/>It uses the newfangled kernel slices and cgroups and other opaque voodoo kernel wiza<text:span text:style-name="T38">r</text:span>dry to effect the limits you want. <text:s/>And you can combine it with the firejail setup you’re already using (you are using it, aren’t you?) to basically cover all of your bases.</text:p>
        <text:p text:style-name="P20">Make a little script called firefox in your ~/bin or usr/local/bin, or some other place that is earlier in your path than /usr/bin. <text:s/>In it put:</text:p>
        <text:p text:style-name="MUUG-code">#!/bin/sh</text:p>
        <text:p text:style-name="P21">exec systemd-run -t –user <text:span text:style-name="T36">\</text:span></text:p>
        <text:p text:style-name="P21">--same-dir --collect --wait <text:span text:style-name="T36">\</text:span></text:p>
        <text:p text:style-name="P21">-p MemoryMax=25G <text:span text:style-name="T36">\</text:span></text:p>
        <text:p text:style-name="P21">-p MemorySwapMax=2G <text:span text:style-name="T36">\</text:span></text:p>
        <text:p text:style-name="P21">-p MemoryHigh=24.5G <text:span text:style-name="T36">\</text:span></text:p>
        <text:p text:style-name="P21">firejail /usr/bin/firefox "$@"</text:p>
        <text:p text:style-name="P20">(If you’re not using firejail, just omit the word <text:span text:style-name="T39">firejail</text:span>. <text:s/><text:span text:style-name="T38">And don’t forget chmod 755.</text:span>)</text:p>
        <text:p text:style-name="P20">This works great on <text:span text:style-name="T38">this author’s</text:span> 32GB RAM system. However, you do have to make sure you don’t actually open so many windows <text:span text:style-name="T40">or tabs open that you start hitting this limit. <text:s/>If the limit is reached, the kernel will just kill the process, and probably not nicely! <text:s/>While that is desirable when a program is “running away”, it’s no fun when everything is working fine and all of your browser windows suddenly close.</text:span></text:p>
        <text:p text:style-name="P22">If you want to see that it’s actually doing all of this fancy stuff while it’s running, you can use systemd commands to query it. <text:s/>First, find its Id:</text:p>
        <text:p text:style-name="MUUG-code"><text:soft-page-break/>systemctl --user show "run*" \</text:p>
        <text:p text:style-name="MUUG-code">--property=Id,MemoryMax,MainPID</text:p>
        <text:p text:style-name="P22">Find the one that has MemoryMax that looks like what you set it to previously. <text:s/>Remember that Id, which should look something like <text:span text:style-name="T39">run-p41252-i382192.service</text:span>.</text:p>
        <text:p text:style-name="P23">Then see more details than you’d ever want to know about:</text:p>
        <text:p text:style-name="P24">systemctl --user show <text:span text:style-name="T41">\</text:span></text:p>
        <text:p text:style-name="P24"><text:span text:style-name="T42">ID</text:span> | grep -i mem</text:p>
        <text:p text:style-name="P23">Replace ID with your Id from the previous step. <text:s/>And omit the grep pipe if you want to see <text:span text:style-name="T39">everything</text:span>.</text:p>
        <text:p text:style-name="MUUG-code">MemoryAvailable=23102337024</text:p>
        <text:p text:style-name="MUUG-code">MemoryCurrent=3204337664</text:p>
        <text:p text:style-name="MUUG-code">MemoryHigh=26306674688</text:p>
        <text:p text:style-name="MUUG-code">MemoryMax=26843545600</text:p>
        <text:p text:style-name="MUUG-code">MemoryPeak=4923523072</text:p>
        <text:p text:style-name="MUUG-code">MemorySwapCurrent=364236800</text:p>
        <text:p text:style-name="MUUG-code">MemorySwapMax=2147483648</text:p>
        <text:p text:style-name="MUUG-code">MemorySwapPeak=847396864</text:p>
        <text:p text:style-name="P23">As you can see, in my case, firefox is currently using only 3.2GB actual RAM, and 364MB swap, <text:span text:style-name="T38">and the desired maxes are in place</text:span>. <text:s/>Cool!</text:p>
        <text:p text:style-name="P25">Dnf Leaves</text:p>
        <text:p text:style-name="P26"><text:span text:style-name="T41">No, don’t worry: dnf (the Red Hat-based distro package manager) is not going anywhere</text:span><text:span text:style-name="T12">. <text:s/></text:span><text:span text:style-name="T43">Leaves</text:span><text:span text:style-name="T41"> means end-of-tree nodes – or packages that don’t have anything depending on them. <text:s/>So firefox is a leaf, as would be most games. <text:s/></text:span><text:span text:style-name="T44">On my box there are 983 leaves!</text:span></text:p>
        <text:p text:style-name="P23">Just type: dnf leaves</text:p>
        <text:p text:style-name="P23">This is great for quickly seeing packages that are ripe for removal, to clear up space or make distro upgrades faster. <text:s/><text:span text:style-name="T44">You can remove any of them without worrying about dependency hell trying to delete 214 other packages. <text:s/>And dnf is smart enough to auto-(suggest-)remove any packages further up the tree that were installed just for that leaf.</text:span></text:p>
        <text:p text:style-name="P27">Spot The Hard Drive Deals</text:p>
        <text:p text:style-name="P28">Why oh why did someone not tell me about this site sooner? <text:s/>diskprices.com is a simple web page that shows a table of currently available hard drives sorted by lowest price per GB. <text:s/>It allows you to specify some parameters, like rust or SSD, internal or external.</text:p>
        <text:p text:style-name="P28">If you’re building a big RAID array, this can help you plan your purchase to get more space for your buck. As of printing time the best price for internal rust is $0.026/GB for an 18TB WD “video” drive. <text:s/>The best price for a “normal” drive is $0.027 for a 6TB HGST. A Seagate Exos 2<text:span text:style-name="T38">4</text:span>TB drive isn’t far behind.</text:p>
        <text:p text:style-name="P28">These drive sizes are getting a bit nutso – and that’s a good thing!</text:p>
        <text:h text:style-name="MUUG-Link" text:outline-level="2"><text:a xlink:type="simple" xlink:href="https://diskprices.com/" text:style-name="Internet_20_link" text:visited-style-name="Visited_20_Internet_20_Link">https://diskprices.com</text:a></text:h>
        <text:p text:style-name="P29">Crashing Systemd</text:p>
        <text:p text:style-name="P16">Whatever you do, no matter how tempted you are, or how good a reason you think you have, do <text:span text:style-name="T23">not</text:span>, while you are logged in graphically, run either of:</text:p>
        <text:p text:style-name="MUUG-code">systemctl restart systemd-logind</text:p>
        <text:p text:style-name="MUUG-code">systemctl restart dbus</text:p>
        <text:p text:style-name="P16">While both sound cool, because maybe you just changed a setting in their conf files or upgraded something, do not do it! <text:s/>Both will instantly lock your keyboard and mouse, whilst leaving all of your apps visibly running (i.e. not frozen!) on the screen.</text:p>
        <text:p text:style-name="P16">Switching to another virtual terminal will <text:span text:style-name="T23">not</text:span> work <text:span text:style-name="T45">either</text:span>. <text:s/>But <text:a xlink:type="simple" xlink:href="https://en.wikipedia.org/wiki/Magic_SysRq_key" text:style-name="Internet_20_link" text:visited-style-name="Visited_20_Internet_20_Link">magic sysrq</text:a> will! <text:s/>And you can use <text:a xlink:type="simple" xlink:href="https://medium.com/@williamwsm/magic-sysrq-key-to-the-rescue-d3154a095a44" text:style-name="Internet_20_link" text:visited-style-name="Visited_20_Internet_20_Link">magic sysrq keys</text:a> to get the box to a state where you can type commands and restart your X without a reboot.</text:p>
        <text:p text:style-name="P30">The Incredible Shrinking /boot</text:p>
        <text:p text:style-name="P31">Do you have a separate /boot partition, as many distros create by default? <text:s/>Are you running a box that has been upgraded 10-43 times over decades? Has your update/upgrade system been telling you that it can’t do its job because your /boot is too small?</text:p>
        <text:p text:style-name="P32"><text:soft-page-break/>Take Fedora for instance. <text:s/>Originally FC1 made a 100MB boot partition. <text:s/>Fedora 13 500MB, 24 1GB, 43 2GB.</text:p>
        <text:p text:style-name="P32">Why? <text:s/>Because the kernel initramfs boot image that contains all of the drivers and critical early-boot stuff keeps getting bigger and bigger! <text:s/>And most package managers keep 3-4 versions of the kernel by default!</text:p>
        <text:p text:style-name="P32">So what do you do when this occurs? <text:s/>(And it will occur!) <text:s/>There are a few options, from easiest to hardest.</text:p>
        <text:p text:style-name="P32">1. If you have a dracut-based system (like RH-based distros, and many others), you can tell dracut to omit unused junk from the initramfs.</text:p>
        <text:p text:style-name="MUUG-code">nano /etc/dracut.conf.d/disable-nouveau-to-save-initramfs-filesize-space.conf</text:p>
        <text:p text:style-name="MUUG-code">omit_drivers+=" nouveau "</text:p>
        <text:p text:style-name="P33">The above eliminates nouveau nvidia video card drivers. <text:s/>If you do not have an nvidia card, or are using the nvidia binary drivers, then you do not need these huge drivers.</text:p>
        <text:p text:style-name="P33">Run dracut -f to regenerate the initramfs file. <text:s/>On this author’s system it shrunk the files from 134MB to 28MB! <text:s/>Who says you need a bigger /boot? <text:s/>Mine is still only 400MB from FC3-ish era. <text:s/><text:span text:style-name="T45">Just don’t screw up which drivers you think you need! <text:s/>Or your system will be unusable when you boot into that kernel.</text:span></text:p>
        <text:p text:style-name="P33">2. Tell your pack<text:span text:style-name="T45">a</text:span>ge manager you no longer want to have a <text:span text:style-name="T39">rescue</text:span> kernel image. <text:s/>No one really uses it anyhow. <text:s/>Then delete the matching *rescue* files from /boot.</text:p>
        <text:p text:style-name="P33">3. Tell your package manager (like dnf) you only want to keep 2 kernels around instead of 3. <text:s/>This is a bit riskier, as you lose the ability to go back very far in time should the kernel you were just running and the one just installed both <text:span text:style-name="T45">be </text:span>wonky.</text:p>
        <text:p text:style-name="P33">4. Resize your /boot partition. <text:s/>This is somewhat easy if you are sitting there with the box: boot into a <text:span text:style-name="T46">gparted boot CD/USB and use its graphical tool to juggle partitions around and make /boot bigger. Modest risk, so make a backup first!</text:span></text:p>
        <text:p text:style-name="P34">If the box is off-site, then resizing becomes trickier, since you usually won’t have free disk space right after the /boot partition, which is usually first. <text:s/>However, anything is possible with Linux, and you can do all sorts of wacky and insane partition meddling even on running systems. <text:s/>Caveat emptor!</text:p>
        <text:p text:style-name="MUUG-Body"><draw:frame draw:style-name="fr4" draw:name="Frame-Promote-Meeting" text:anchor-type="as-char" svg:width="9.144cm" draw:z-index="10"><draw:text-box fo:min-height="3.175cm"><draw:frame draw:style-name="fr5" draw:name="Image21" text:anchor-type="frame" svg:x="0.277cm" svg:y="0.288cm" svg:width="1.833cm" svg:height="1.833cm" draw:z-index="11"><draw:image xlink:href="Pictures/10000001000001A1000001A159CD8BBB.png" xlink:type="simple" xlink:show="embed" xlink:actuate="onLoad" draw:mime-type="image/png"/></draw:frame><text:p text:style-name="MUUG-Body"><text:span text:style-name="T23">Help us promote this month’s meeting</text:span>, <text:span text:style-name="T22">by putting this poster up on your workplace bulletin board or other suitable public message board:</text:span></text:p><text:h text:style-name="P35" text:outline-level="2"><text:a xlink:type="simple" xlink:href="https://muug.ca/meetings/MUUGmeeting.pdf" text:style-name="Internet_20_link" text:visited-style-name="Visited_20_Internet_20_Link"><text:span text:style-name="T47">https://muug.ca/meetings/MUUGmeeting.pdf</text:span></text:a></text:h></draw:text-box></draw:frame></text:p>
        <text:p text:style-name="P36"><text:span text:style-name="T48"><text:s/></text:span><text:span text:style-name="Source_20_Text"><text:span text:style-name="T49"><draw:frame draw:style-name="fr6" draw:name="Frame1" text:anchor-type="as-char" svg:width="9.144cm" draw:z-index="2"><draw:text-box fo:min-height="6.375cm"><text:p text:style-name="P37"><draw:frame draw:style-name="fr7" draw:name="Image6" text:anchor-type="paragraph" svg:x="0.91cm" svg:y="0.058cm" svg:width="6.846cm" svg:height="3.057cm" draw:z-index="12"><draw:image xlink:href="Pictures/1000195C000084CA0000433A39EFE9E9.svg" xlink:type="simple" xlink:show="embed" xlink:actuate="onLoad" draw:mime-type="image/svg+xml"/><draw:image xlink:href="Pictures/10000001000003E2000001F7EB39A32D.png" xlink:type="simple" xlink:show="embed" xlink:actuate="onLoad" draw:mime-type="image/png"/></draw:frame>A big thanks to L<text:span text:style-name="T50">es</text:span>.net for providing MUUG with free hosting and all that bandwidth! <text:s/>Les.net (1996) Inc. <text:span text:style-name="T4">is</text:span> a local provider of VoIP, Internet and Data Centre services. <text:s/><text:span text:style-name="T4">Co</text:span>ntact <text:a xlink:type="simple" xlink:href="mailto:sales@les.net" text:style-name="Internet_20_link" text:visited-style-name="Visited_20_Internet_20_Link"><text:span text:style-name="T51">sales@les.net</text:span></text:a> by email, or +1 (204) 944-0009 by phone.</text:p></draw:text-box></draw:frame></text:span></text:span></text:p>
        <text:p text:style-name="P38"><text:soft-page-break/><text:span text:style-name="Source_20_Text"><text:span text:style-name="T49"><draw:frame draw:style-name="fr8" draw:name="Frame3" text:anchor-type="as-char" svg:width="9.144cm" draw:z-index="3"><draw:text-box fo:min-height="6.223cm"><text:p text:style-name="MUUG-Body"><draw:a xlink:type="simple" xlink:href="https://www.linux-magazine.com/"><draw:frame draw:style-name="fr9" draw:name="HTTPS://WWW.LINUX-MAGAZINE.COM/" text:anchor-type="paragraph" svg:x="0.577cm" svg:y="0cm" svg:width="7.772cm" svg:height="4.14cm" draw:z-index="4"><draw:image xlink:href="Pictures/100000000000078000000438E70BFA43.png" xlink:type="simple" xlink:show="embed" xlink:actuate="onLoad" draw:mime-type="image/png"/></draw:frame></draw:a><text:span text:style-name="T52">Thanks to Linux Mag for providing MUUG a half price magazine subscription for our door prizes.</text:span></text:p><text:p text:style-name="MUUG-Body"><text:a xlink:type="simple" xlink:href="https://www.linux-magazine.com/" text:style-name="Internet_20_link" text:visited-style-name="Visited_20_Internet_20_Link">Linux Magazine</text:a> is your guide to the world of Linux and open source. Each monthly issue includes advanced technical information you won’t find anywhere else including tutorials, in-depth articles on trending topics, troubleshooting and optimization tips, and more! <text:a xlink:type="simple" xlink:href="https://bit.ly/Linux-Update" text:style-name="Internet_20_link" text:visited-style-name="Visited_20_Internet_20_Link">Subscribe</text:a> to <text:span text:style-name="T53">their</text:span> free newsletters and get news and articles in your inbox.</text:p><text:h text:style-name="MUUG-Link" text:outline-level="2"><text:a xlink:type="simple" xlink:href="https://www.linux-magazine.com/" office:target-frame-name="_blank" xlink:show="new" text:style-name="Internet_20_link" text:visited-style-name="Visited_20_Internet_20_Link"><text:span text:style-name="T54">https://www.linux-magazine.com/</text:span></text:a></text:h></draw:text-box></draw:frame></text:span></text:span></text:p>
        <text:p text:style-name="P38"><text:span text:style-name="Source_20_Text"><text:span text:style-name="T49"><draw:frame draw:style-name="fr10" draw:name="Frame-Tilted-Windmill-Press" text:anchor-type="as-char" svg:width="9.144cm" draw:z-index="6"><draw:text-box fo:min-height="5.08cm"><text:p text:style-name="P39"><draw:a xlink:type="simple" xlink:href="https://www.tiltedwindmillpress.com/product-category/tech/"><draw:frame draw:style-name="fr11" draw:name="Image11" text:anchor-type="char" svg:x="3.736cm" svg:y="0.002cm" svg:width="5.466cm" svg:height="2.379cm" draw:z-index="7"><draw:image xlink:href="Pictures/10000000000004E6000002229BF10CF3.png" xlink:type="simple" xlink:show="embed" xlink:actuate="onLoad" draw:mime-type="image/png"/></draw:frame></draw:a><text:span text:style-name="T55">MUUG would like to thank </text:span><text:span text:style-name="T56">Michael W. Lucas </text:span><text:span text:style-name="T55">for </text:span><text:span text:style-name="T57">donating one of his ebooks every month as a</text:span><text:span text:style-name="T56"> </text:span><text:span text:style-name="T57">door prize</text:span><text:span text:style-name="T56">. </text:span><text:span text:style-name="T55">You can view and purchase </text:span><text:span text:style-name="T57">his tech books here:</text:span></text:p><text:h text:style-name="P40" text:outline-level="2"><text:a xlink:type="simple" xlink:href="https://www.tiltedwindmillpress.com/product-category/tech/" text:style-name="Internet_20_link" text:visited-style-name="Visited_20_Internet_20_Link"><text:span text:style-name="T58">https://www.tiltedwindmillpress.com/product-category/tech/</text:span></text:a></text:h></draw:text-box></draw:frame></text:span></text:span></text:p>
        <text:p text:style-name="P41"><text:span text:style-name="Source_20_Text"><text:span text:style-name="T49"><draw:frame draw:style-name="fr12" draw:name="Frame2" text:anchor-type="as-char" svg:y="-2.764cm" svg:width="9.153cm" draw:z-index="8"><draw:text-box fo:min-height="2.129cm"><text:p text:style-name="P42"><draw:frame draw:style-name="fr13" draw:name="Image4" text:anchor-type="paragraph" svg:x="0cm" svg:y="0cm" svg:width="2.26cm" svg:height="0.792cm" draw:z-index="9"><draw:image xlink:href="Pictures/1000404E00000C67000004575D83E7C7.svg" xlink:type="simple" xlink:show="embed" xlink:actuate="onLoad" draw:mime-type="image/svg+xml"/><draw:image xlink:href="Pictures/10000001000000780000002ADBF5EF32.png" xlink:type="simple" xlink:show="embed" xlink:actuate="onLoad" draw:mime-type="image/png"/></draw:frame>Except where otherwise noted, all textual content is licensed under a Creative Commons Attribution-ShareAlike 4.0 International License.</text:p><text:h text:style-name="P43" text:outline-level="2"><text:a xlink:type="simple" xlink:href="https://creativecommons.org/licenses/by-sa/4.0/" text:style-name="Internet_20_link" text:visited-style-name="Visited_20_Internet_20_Link"><text:span text:style-name="MUUG-link"><text:span text:style-name="T54">https://creativecommons.org/licenses/by-sa/4.0/</text:span></text:span></text:a></text:h></draw:text-box></draw:frame>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Rounded MT Bold" svg:font-family="'Arial Rounded MT Bold'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DejaVu Sans Mono" svg:font-family="'DejaVu Sans Mono'" style:font-family-generic="modern" style:font-pitch="fixed"/>
    <style:font-face style:name="Droid Sans" svg:font-family="'Droid Sans'" style:font-adornments="Bold" style:font-family-generic="swiss" style:font-pitch="variable"/>
    <style:font-face style:name="Droid Sans Fallback" svg:font-family="'Droid Sans Fallback'" style:font-family-generic="modern" style:font-pitch="fixed"/>
    <style:font-face style:name="Droid Sans Mono" svg:font-family="'Droid Sans Mono'" style:font-family-generic="swiss" style:font-pitch="fixed"/>
    <style:font-face style:name="Droid Sans Mono1" svg:font-family="'Droid Sans Mono'" style:font-adornments="Bold" style:font-family-generic="modern" style:font-pitch="fixed"/>
    <style:font-face style:name="Droid Sans Mono2" svg:font-family="'Droid Sans Mono'" style:font-adornments="Regular" style:font-family-generic="modern" style:font-pitch="fixed"/>
    <style:font-face style:name="Droid Sans Mono3" svg:font-family="'Droid Sans Mono'" style:font-adornments="Regular" style:font-family-generic="swiss" style:font-pitch="fixed"/>
    <style:font-face style:name="Droid Sans1" svg:font-family="'Droid Sans'" style:font-adornments="Regular" style:font-family-generic="swiss" style:font-pitch="variable"/>
    <style:font-face style:name="Gill Sans MT" svg:font-family="'Gill Sans MT'" style:font-family-generic="swiss" style:font-pitch="variable"/>
    <style:font-face style:name="Linux Biolinum O" svg:font-family="'Linux Biolinum O'" style:font-adornments="Bold" style:font-pitch="variable"/>
    <style:font-face style:name="Linux Libertine O" svg:font-family="'Linux Libertine O'" style:font-adornments="Italic" style:font-pitch="variable"/>
    <style:font-face style:name="Linux Libertine O1" svg:font-family="'Linux Libertine O'" style:font-adornments="Regular" style:font-pitch="variable"/>
    <style:font-face style:name="Lohit Hindi" svg:font-family="'Lohit Hindi'" style:font-family-generic="system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ヒラギノ角ゴ Pro W3" svg:font-family="'ヒラギノ角ゴ Pro W3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CA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CA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ignature" style:family="paragraph" style:parent-style-name="Standard" style:class="text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847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365f91" loext:opacity="100%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Cambria" style:font-family-complex="Cambria" style:font-family-generic-complex="roman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class="chapter">
      <style:paragraph-properties fo:hyphenation-ladder-count="no-limit" fo:hyphenation-keep="auto" loext:hyphenation-keep-type="column" loext:hyphenation-keep-line="false" fo:keep-with-next="always"/>
      <style:text-properties fo:color="#003366" loext:opacity="100%" style:font-name="Gill Sans MT" fo:font-family="'Gill Sans MT'" style:font-family-generic="swiss" style:font-pitch="variable" fo:font-size="16pt" fo:font-weight="bold" style:font-size-asian="16pt" style:font-weight-asian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class="chapter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fo:font-weight="bold" style:font-name-asian="Droid Sans Fallback" style:font-family-asian="'Droid Sans Fallback'" style:font-family-generic-asian="modern" style:font-pitch-asian="fixed" style:font-size-asian="12pt" style:font-weight-asian="bold" style:font-name-complex="Lohit Hindi" style:font-family-complex="'Lohit Hindi'" style:font-family-generic-complex="system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Heading" style:next-style-name="Text_20_body" style:default-outline-level="5" style:class="chapter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2" style:display-name="List 2" style:family="paragraph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 style:master-page-name="">
      <style:paragraph-properties fo:text-align="center" style:justify-single-word="false" fo:hyphenation-ladder-count="no-limit" fo:hyphenation-keep="auto" loext:hyphenation-keep-type="column" loext:hyphenation-keep-line="false" style:page-number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Linux Biolinum O" fo:font-family="'Linux Biolinum O'" style:font-style-name="Bold" style:font-pitch="variable" fo:font-weight="normal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0pt" style:font-name-asian="NSimSun" style:font-family-asian="NSimSun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MUUG-heading_20_2" style:display-name="MUUG-heading 2" style:family="paragraph" style:parent-style-name="Standard" style:next-style-name="MUUG-Body">
      <style:paragraph-properties fo:margin-top="0.508cm" fo:margin-bottom="0.152cm" style:contextual-spacing="false" fo:hyphenation-ladder-count="no-limit" fo:hyphenation-keep="auto" loext:hyphenation-keep-type="column" loext:hyphenation-keep-line="false" fo:keep-with-next="always"/>
      <style:text-properties fo:color="#003366" loext:opacity="100%" style:font-name="Linux Biolinum O" fo:font-family="'Linux Biolinum O'" style:font-style-name="Bold" style:font-pitch="variable" fo:font-size="15.5pt" fo:font-style="normal" fo:font-weight="bold" style:font-size-asian="14pt" style:font-weight-asian="bold" style:font-name-complex="Gill Sans MT" style:font-family-complex="'Gill Sans MT'" style:font-family-generic-complex="swiss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MUUG-Body" style:family="paragraph" style:parent-style-name="Standard" style:master-page-name="">
      <style:paragraph-properties fo:margin-left="0cm" fo:margin-right="0cm" fo:margin-top="0cm" fo:margin-bottom="0.381cm" style:contextual-spacing="false" fo:line-height="100%" fo:text-align="left" style:justify-single-word="false" fo:orphans="2" fo:widows="2" fo:hyphenation-ladder-count="1" fo:hyphenation-keep="auto" loext:hyphenation-keep-type="column" loext:hyphenation-keep-line="false" fo:text-indent="0cm" style:auto-text-indent="false" style:page-number="auto"/>
      <style:text-properties style:font-name="Linux Libertine O1" fo:font-family="'Linux Libertine O'" style:font-style-name="Regular" style:font-pitch="variable" style:font-name-asian="ヒラギノ角ゴ Pro W3" style:font-family-asian="'ヒラギノ角ゴ Pro W3'" style:font-family-generic-asian="system" style:font-pitch-asian="variable" fo:hyphenate="true" fo:hyphenation-remain-char-count="5" fo:hyphenation-push-char-count="5" loext:hyphenation-no-caps="false" loext:hyphenation-no-last-word="false" loext:hyphenation-word-char-count="no-limit" loext:hyphenation-zone="no-limit"/>
    </style:style>
    <style:style style:name="MUUG-heading_20_3" style:display-name="MUUG-heading 3" style:family="paragraph" style:parent-style-name="Standard" style:next-style-name="MUUG-Body" style:default-outline-level="3" style:master-page-name="">
      <style:paragraph-properties fo:margin-top="0.254cm" fo:margin-bottom="0.152cm" style:contextual-spacing="false" fo:hyphenation-ladder-count="no-limit" fo:hyphenation-keep="auto" loext:hyphenation-keep-type="column" loext:hyphenation-keep-line="false" style:page-number="auto" fo:keep-with-next="always"/>
      <style:text-properties style:font-name="Linux Biolinum O" fo:font-family="'Linux Biolinum O'" style:font-style-name="Bold" style:font-pitch="variable" fo:font-size="12pt" fo:font-weight="bold" style:font-size-asian="13pt" style:font-weight-asian="bold" style:font-name-complex="Gill Sans MT" style:font-family-complex="'Gill Sans MT'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MUUG-Sub-mast" style:family="paragraph" style:parent-style-name="Standard">
      <style:paragraph-properties fo:margin-left="0cm" fo:margin-right="0cm" fo:margin-top="0cm" fo:margin-bottom="0.33cm" style:contextual-spacing="false" fo:text-align="center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Droid Sans1" fo:font-family="'Droid Sans'" style:font-style-name="Regular" style:font-family-generic="swiss" style:font-pitch="variable" fo:font-size="15pt" style:font-name-asian="Arial Rounded MT Bold" style:font-family-asian="'Arial Rounded MT Bold'" style:font-family-generic-asian="swiss" style:font-pitch-asian="variable" style:font-size-asian="14pt" style:font-name-complex="Arial Rounded MT Bold" style:font-family-complex="'Arial Rounded MT Bold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MUUG-Masthead" style:family="paragraph" style:parent-style-name="Standard" style:master-page-name="">
      <style:paragraph-properties fo:margin-left="0cm" fo:margin-right="0cm" fo:margin-top="0.33cm" fo:margin-bottom="0cm" style:contextual-spacing="false" fo:text-align="center" style:justify-single-word="false" fo:hyphenation-ladder-count="no-limit" fo:hyphenation-keep="auto" loext:hyphenation-keep-type="column" loext:hyphenation-keep-line="false" fo:text-indent="0cm" style:auto-text-indent="false" style:page-number="auto">
        <style:tab-stops/>
      </style:paragraph-properties>
      <style:text-properties fo:color="#003366" loext:opacity="100%" style:font-name="Droid Sans" fo:font-family="'Droid Sans'" style:font-style-name="Bold" style:font-family-generic="swiss" style:font-pitch="variable" fo:font-size="62pt" fo:font-weight="bold" style:font-name-asian="Arial Black" style:font-family-asian="'Arial Black'" style:font-family-generic-asian="swiss" style:font-pitch-asian="variable" style:font-size-asian="58pt" style:font-name-complex="Arial Black" style:font-family-complex="'Arial Black'" style:font-family-generic-complex="swiss" style:font-pitch-complex="variable" style:font-size-complex="58pt" fo:hyphenate="false" loext:hyphenation-no-caps="false" loext:hyphenation-no-last-word="false" loext:hyphenation-word-char-count="no-limit" loext:hyphenation-zone="no-limit"/>
    </style:style>
    <style:style style:name="MUUG-Dateline" style:family="paragraph" style:parent-style-name="Standard">
      <style:paragraph-properties fo:margin-top="0cm" fo:margin-bottom="0.33cm" style:contextual-spacing="false" fo:text-align="right" style:justify-single-word="false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0.26pt solid #000000" style:shadow="none">
        <style:tab-stops>
          <style:tab-stop style:position="19.05cm" style:type="right"/>
        </style:tab-stops>
      </style:paragraph-properties>
      <style:text-properties style:font-name="Droid Sans1" fo:font-family="'Droid Sans'" style:font-style-name="Regular" style:font-family-generic="swiss" style:font-pitch="variable" fo:font-size="10pt" style:font-name-asian="Arial Rounded MT Bold" style:font-family-asian="'Arial Rounded MT Bold'" style:font-family-generic-asian="swiss" style:font-pitch-asian="variable" style:font-size-asian="9pt" style:font-name-complex="Arial Rounded MT Bold" style:font-family-complex="'Arial Rounded MT Bold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Body" style:family="paragraph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style:font-name-asian="ヒラギノ角ゴ Pro W3" style:font-family-asian="'ヒラギノ角ゴ Pro W3'" style:font-family-generic-asian="system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MUUG-code" style:family="paragraph" style:parent-style-name="MUUG-Body" style:master-page-name="">
      <loext:graphic-properties draw:fill="none" draw:fill-color="#4f81bd"/>
      <style:paragraph-properties fo:margin-left="0.635cm" fo:margin-right="0.635cm" fo:margin-top="0.051cm" fo:margin-bottom="0.152cm" style:contextual-spacing="false" fo:hyphenation-ladder-count="no-limit" fo:hyphenation-keep="auto" loext:hyphenation-keep-type="column" loext:hyphenation-keep-line="false" fo:text-indent="0cm" style:auto-text-indent="false" style:page-number="auto" fo:background-color="transparent" style:shadow="none">
        <style:tab-stops/>
      </style:paragraph-properties>
      <style:text-properties style:font-name="Droid Sans Mono3" fo:font-family="'Droid Sans Mono'" style:font-style-name="Regular" style:font-family-generic="swiss" style:font-pitch="fixed" fo:font-size="11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Illustration" style:family="paragraph" style:parent-style-name="Caption" style:class="extra"/>
    <style:style style:name="Frame_20_contents" style:display-name="Frame contents" style:family="paragraph" style:parent-style-name="Standard" style:class="extra"/>
    <style:style style:name="MUUG-byline" style:family="paragraph" style:parent-style-name="MUUG-Body" style:master-page-name="">
      <loext:graphic-properties draw:fill="none" draw:fill-color="#4f81bd"/>
      <style:paragraph-properties fo:margin-left="0cm" fo:margin-right="0cm" fo:margin-top="0cm" fo:margin-bottom="0.33cm" style:contextual-spacing="true" fo:text-align="left" style:justify-single-word="false" fo:keep-together="always" fo:text-indent="0cm" style:auto-text-indent="false" style:page-number="auto" fo:background-color="transparent" fo:keep-with-next="always">
        <style:tab-stops/>
      </style:paragraph-properties>
      <style:text-properties style:font-name="Linux Libertine O" fo:font-family="'Linux Libertine O'" style:font-style-name="Italic" style:font-pitch="variable" fo:font-size="10pt" fo:font-style="italic" style:font-size-asian="9pt" style:font-style-asian="italic" style:font-size-complex="9pt" style:font-style-complex="italic"/>
    </style:style>
    <style:style style:name="MUUG-Link" style:family="paragraph" style:parent-style-name="MUUG-Body" style:default-outline-level="2">
      <style:paragraph-properties style:writing-mode="lr-tb"/>
      <style:text-properties fo:color="#000080" loext:opacity="100%" style:font-name="Droid Sans Mono1" fo:font-family="'Droid Sans Mono'" style:font-style-name="Bold" style:font-family-generic="modern" style:font-pitch="fixed" fo:font-size="10pt" style:text-underline-style="none" fo:font-weight="normal" officeooo:rsid="0163a941" style:font-weight-asian="bold" style:font-weight-complex="bold"/>
    </style:style>
    <style:style style:name="MUUG-Quotation" style:family="paragraph" style:parent-style-name="MUUG-Body">
      <loext:graphic-properties draw:fill="solid" draw:fill-color="#ffffcc" draw:opacity="100%"/>
      <style:paragraph-properties fo:margin-left="0.635cm" fo:margin-right="0.635cm" fo:text-indent="0cm" style:auto-text-indent="false" fo:background-color="#ffffcc" fo:padding="0.051cm" fo:border="0.06pt dotted #000000"/>
      <style:text-properties fo:font-style="italic" style:font-style-asian="italic" style:font-style-complex="italic"/>
    </style:style>
    <style:style style:name="Sender" style:family="paragraph" style:parent-style-name="Standard" style:class="extra"/>
    <style:style style:name="Heading_20_7" style:display-name="Heading 7" style:family="paragraph" style:parent-style-name="Heading" style:class="chapter"/>
    <style:style style:name="Heading_20_8" style:display-name="Heading 8" style:family="paragraph" style:parent-style-name="Heading" style:class="chapter"/>
    <style:style style:name="Heading_20_9" style:display-name="Heading 9" style:family="paragraph" style:parent-style-name="Heading" style:class="chapter"/>
    <style:style style:name="Heading_20_10" style:display-name="Heading 10" style:family="paragraph" style:parent-style-name="Heading" style:class="chapter"/>
    <style:style style:name="Figure" style:family="paragraph" style:parent-style-name="Caption" style:class="extra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Internet_20_link" style:display-name="Internet link" style:family="text">
      <style:text-properties fo:color="#000080" loext:opacity="100%" style:font-name="Droid Sans Mono2" fo:font-family="'Droid Sans Mono'" style:font-style-name="Regular" style:font-family-generic="modern" style:font-pitch="fixed" fo:font-size="10pt" style:text-underline-style="none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dex_20_Link" style:display-name="Index Link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letype" style:family="text">
      <style:text-properties style:font-name="DejaVu Sans Mono" fo:font-family="'DejaVu Sans Mono'" style:font-family-generic="modern" style:font-pitch="fixed" style:font-name-asian="Droid Sans Fallback" style:font-family-asian="'Droid Sans Fallback'" style:font-family-generic-asian="modern" style:font-pitch-asian="fixed" style:font-name-complex="DejaVu Sans Mono" style:font-family-complex="'DejaVu Sans Mono'" style:font-family-generic-complex="modern" style:font-pitch-complex="fixed"/>
    </style:style>
    <style:style style:name="Default_20_Paragraph_20_Font" style:display-name="Default Paragraph Font" style:family="text"/>
    <style:style style:name="Heading_20_2_20_Char" style:display-name="Heading 2 Char" style:family="text" style:parent-style-name="Default_20_Paragraph_20_Font">
      <style:text-properties fo:color="#003366" loext:opacity="100%" style:font-name="Gill Sans MT" fo:font-family="'Gill Sans MT'" style:font-family-generic="swiss" style:font-pitch="variable" fo:font-size="14pt" fo:font-weight="bold" style:font-name-asian="Gill Sans MT" style:font-family-asian="'Gill Sans MT'" style:font-family-generic-asian="swiss" style:font-pitch-asian="variable" style:font-size-asian="14pt" style:language-asian="en" style:country-asian="US" style:font-weight-asian="bold" style:font-name-complex="Gill Sans MT" style:font-family-complex="'Gill Sans MT'" style:font-family-generic-complex="swiss" style:font-pitch-complex="variable" style:font-size-complex="14pt" style:font-weight-complex="bold"/>
    </style:style>
    <style:style style:name="Heading_20_3_20_Char" style:display-name="Heading 3 Char" style:family="text" style:parent-style-name="Default_20_Paragraph_20_Font">
      <style:text-properties style:font-name="Gill Sans MT" fo:font-family="'Gill Sans MT'" style:font-family-generic="swiss" style:font-pitch="variable" fo:font-size="13pt" fo:font-weight="bold" style:font-name-asian="Gill Sans MT" style:font-family-asian="'Gill Sans MT'" style:font-family-generic-asian="swiss" style:font-pitch-asian="variable" style:font-size-asian="13pt" style:language-asian="en" style:country-asian="US" style:font-weight-asian="bold" style:font-name-complex="Gill Sans MT" style:font-family-complex="'Gill Sans MT'" style:font-family-generic-complex="swiss" style:font-pitch-complex="variable" style:font-size-complex="13pt" style:font-weight-complex="bold"/>
    </style:style>
    <style:style style:name="Header_20_Char" style:display-name="Header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Body_20_Char" style:display-name="Body Char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ヒラギノ角ゴ Pro W3" style:font-family-asian="'ヒラギノ角ゴ Pro W3'" style:font-family-generic-asian="system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Heading_20_1_20_Char" style:display-name="Heading 1 Char" style:family="text" style:parent-style-name="Default_20_Paragraph_20_Font">
      <style:text-properties fo:color="#365f91" loext:opacity="100%" style:font-name="Cambria" fo:font-family="Cambria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language-asian="en" style:country-asian="US" style:font-weight-asian="bold" style:font-name-complex="Cambria" style:font-family-complex="Cambria" style:font-family-generic-complex="roman" style:font-pitch-complex="variable" style:font-size-complex="14pt" style:font-weight-complex="bold"/>
    </style:style>
    <style:style style:name="WW_5f_CharLFO2LVL1" style:display-name="WW_CharLFO2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2" style:display-name="WW_CharLFO2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3" style:display-name="WW_CharLFO2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4" style:display-name="WW_CharLFO2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5" style:display-name="WW_CharLFO2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6" style:display-name="WW_CharLFO2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7" style:display-name="WW_CharLFO2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8" style:display-name="WW_CharLFO2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2LVL9" style:display-name="WW_CharLFO2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1" style:display-name="WW_CharLFO3LVL1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2" style:display-name="WW_CharLFO3LVL2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3" style:display-name="WW_CharLFO3LVL3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4" style:display-name="WW_CharLFO3LVL4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5" style:display-name="WW_CharLFO3LVL5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6" style:display-name="WW_CharLFO3LVL6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7" style:display-name="WW_CharLFO3LVL7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8" style:display-name="WW_CharLFO3LVL8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WW_5f_CharLFO3LVL9" style:display-name="WW_CharLFO3LVL9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Source_20_Text" style:display-name="Source Text" style:family="text">
      <style:text-properties style:font-name="Courier New" fo:font-family="'Courier New'" style:font-family-generic="modern" style:font-pitch="fixed" style:font-name-asian="NSimSun" style:font-family-asian="NSimSun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MUUG-code" style:family="text">
      <style:text-properties style:font-name="Droid Sans Mono" fo:font-family="'Droid Sans Mono'" style:font-family-generic="swiss" style:font-pitch="fixed" fo:font-size="11pt" officeooo:rsid="007387f6" style:font-name-asian="ヒラギノ角ゴ Pro W3" style:font-family-asian="'ヒラギノ角ゴ Pro W3'" style:font-family-generic-asian="system" style:font-pitch-asian="variable"/>
    </style:style>
    <style:style style:name="MUUG-link" style:family="text">
      <style:text-properties fo:color="#000080" loext:opacity="100%" style:font-name="Droid Sans Mono" fo:font-family="'Droid Sans Mono'" style:font-family-generic="swiss" style:font-pitch="fixed" fo:font-size="10pt" fo:letter-spacing="-0.004cm" style:text-underline-style="none" officeooo:rsid="0078c89f" style:text-underline-mode="continuous" style:text-overline-mode="continuous" style:text-line-through-mode="continuous" style:font-name-asian="ヒラギノ角ゴ Pro W3" style:font-family-asian="'ヒラギノ角ゴ Pro W3'" style:font-family-generic-asian="system" style:font-pitch-asian="variable" style:font-size-asian="9pt" style:font-size-complex="9pt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f81bd"/>
    </style:style>
    <style:style style:name="Graphics" style:family="graphic">
      <style:graphic-properties fo:background-color="transparent" draw:fill="none" draw:fill-color="#4f81bd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f81b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list-style style:name="List_20_1" style:display-name="List 1">
      <text:list-level-style-bullet text:level="1" text:style-name="Bullet_20_Symbols" loext:num-list-format="%1%" text:bullet-char="•">
        <style:list-level-properties/>
        <style:text-properties fo:font-family="StarSymbol" style:font-charset="x-symbol"/>
      </text:list-level-style-bullet>
      <text:list-level-style-bullet text:level="2" text:style-name="Bullet_20_Symbols" loext:num-list-format="%2%" text:bullet-char="•">
        <style:list-level-properties/>
        <style:text-properties fo:font-family="StarSymbol" style:font-charset="x-symbol"/>
      </text:list-level-style-bullet>
      <text:list-level-style-bullet text:level="3" text:style-name="Bullet_20_Symbols" loext:num-list-format="%3%" text:bullet-char="•">
        <style:list-level-properties/>
        <style:text-properties fo:font-family="StarSymbol" style:font-charset="x-symbol"/>
      </text:list-level-style-bullet>
      <text:list-level-style-bullet text:level="4" text:style-name="Bullet_20_Symbols" loext:num-list-format="%4%" text:bullet-char="•">
        <style:list-level-properties/>
        <style:text-properties fo:font-family="StarSymbol" style:font-charset="x-symbol"/>
      </text:list-level-style-bullet>
      <text:list-level-style-bullet text:level="5" text:style-name="Bullet_20_Symbols" loext:num-list-format="%5%" text:bullet-char="•">
        <style:list-level-properties/>
        <style:text-properties fo:font-family="StarSymbol" style:font-charset="x-symbol"/>
      </text:list-level-style-bullet>
      <text:list-level-style-bullet text:level="6" text:style-name="Bullet_20_Symbols" loext:num-list-format="%6%" text:bullet-char="•">
        <style:list-level-properties/>
        <style:text-properties fo:font-family="StarSymbol" style:font-charset="x-symbol"/>
      </text:list-level-style-bullet>
      <text:list-level-style-bullet text:level="7" text:style-name="Bullet_20_Symbols" loext:num-list-format="%7%" text:bullet-char="•">
        <style:list-level-properties/>
        <style:text-properties fo:font-family="StarSymbol" style:font-charset="x-symbol"/>
      </text:list-level-style-bullet>
      <text:list-level-style-bullet text:level="8" text:style-name="Bullet_20_Symbols" loext:num-list-format="%8%" text:bullet-char="•">
        <style:list-level-properties/>
        <style:text-properties fo:font-family="StarSymbol" style:font-charset="x-symbol"/>
      </text:list-level-style-bullet>
      <text:list-level-style-bullet text:level="9" text:style-name="Bullet_20_Symbols" loext:num-list-format="%9%" text:bullet-char="•">
        <style:list-level-properties/>
        <style:text-properties fo:font-family="StarSymbol" style:font-charset="x-symbol"/>
      </text:list-level-style-bullet>
      <text:list-level-style-bullet text:level="10" text:style-name="Bullet_20_Symbols" loext:num-list-format="%10%" text:bullet-char="•">
        <style:list-level-properties/>
        <style:text-properties fo:font-family="StarSymbol" style:font-charset="x-symbol"/>
      </text:list-level-style-bullet>
    </text:list-style>
    <text:list-style style:name="RTF_5f_Num_20_2" style:display-name="RTF_Num 2">
      <text:list-level-style-number text:level="1" loext:num-list-format="%1%." style:num-suffix="." style:num-format="I">
        <style:list-level-properties text:min-label-width="1.27cm"/>
      </text:list-level-style-number>
      <text:list-level-style-number text:level="2" loext:num-list-format="%2%." style:num-suffix="." style:num-format="A" style:num-letter-sync="true">
        <style:list-level-properties text:space-before="1.27cm" text:min-label-width="1.27cm"/>
      </text:list-level-style-number>
      <text:list-level-style-number text:level="3" loext:num-list-format="%3%." style:num-suffix="." style:num-format="1">
        <style:list-level-properties text:space-before="2.54cm" text:min-label-width="1.27cm"/>
      </text:list-level-style-number>
      <text:list-level-style-number text:level="4" loext:num-list-format="%4%)" style:num-suffix=")" style:num-format="a" style:num-letter-sync="true">
        <style:list-level-properties text:space-before="3.81cm" text:min-label-width="1.27cm"/>
      </text:list-level-style-number>
      <text:list-level-style-number text:level="5" loext:num-list-format="(%5%)" style:num-prefix="(" style:num-suffix=")" style:num-format="1">
        <style:list-level-properties text:space-before="5.08cm" text:min-label-width="1.27cm"/>
      </text:list-level-style-number>
      <text:list-level-style-number text:level="6" loext:num-list-format="(%6%)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loext:num-list-format="(%7%)" style:num-prefix="(" style:num-suffix=")" style:num-format="i">
        <style:list-level-properties text:space-before="7.62cm" text:min-label-width="1.27cm"/>
      </text:list-level-style-number>
      <text:list-level-style-number text:level="8" loext:num-list-format="(%8%)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loext:num-list-format="(%9%)" style:num-prefix="(" style:num-suffix=")" style:num-format="i">
        <style:list-level-properties text:space-before="10.16cm" text:min-label-width="1.27cm"/>
      </text:list-level-style-number>
      <text:list-level-style-number text:level="10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27cm" fo:margin-bottom="1.274cm" fo:margin-left="1.274cm" fo:margin-right="1.27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4f81bd" style:footnote-max-height="0cm" loext:margin-gutter="0cm">
        <style:footnote-sep style:width="0.018cm" style:distance-before-sep="0.102cm" style:distance-after-sep="0.102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635cm" fo:margin-left="0cm" fo:margin-right="0cm" fo:margin-top="0cm" style:dynamic-spacing="false"/>
      </style:footer-style>
    </style:page-layout>
    <style:page-layout style:name="Mpm2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1.27cm" fo:margin-bottom="1.067cm" fo:margin-left="1.27cm" fo:margin-right="1.2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/>
      <style:footer-style>
        <style:header-footer-properties fo:min-height="0.864cm" fo:margin-left="0cm" fo:margin-right="0cm" fo:margin-top="0cm" style:dynamic-spacing="true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4f81bd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text:page-number text:select-page="current">5</text:page-number></text:p>
      </style:footer>
    </style:master-page>
    <style:master-page style:name="HTML" style:page-layout-name="Mpm2" draw:style-name="Mdp2"/>
    <style:master-page style:name="MP0" style:page-layout-name="Mpm3" draw:style-name="Mdp2">
      <style:footer>
        <text:p text:style-name="Footer"><text:span text:style-name="Default_20_Paragraph_20_Font"><text:page-number text:select-page="current">0</text:page-number></text:span></text:p>
      </style:footer>
    </style:master-page>
    <style:master-page style:name="First_20_Page" style:display-name="First Page" style:page-layout-name="Mpm4" draw:style-name="Mdp2" style:next-style-name="Standard"/>
    <style:master-page style:name="Index" style:page-layout-name="Mpm4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creation-date>2017-12-01T08:28:47.506000000</meta:creation-date>
    <dc:language>en-CA</dc:language>
    <meta:editing-cycles>442</meta:editing-cycles>
    <meta:editing-duration>P2DT4H38M51S</meta:editing-duration>
    <dc:date>2026-08-27T22:51:13.848844500</dc:date>
    <meta:print-date>2024-10-30T04:30:21.010651146</meta:print-date>
    <meta:printed-by>PDF files</meta:printed-by>
    <meta:document-statistic meta:table-count="0" meta:image-count="8" meta:object-count="0" meta:page-count="5" meta:paragraph-count="105" meta:word-count="2008" meta:character-count="11898" meta:non-whitespace-character-count="9921"/>
    <meta:user-defined meta:name="Info 1"/>
    <meta:user-defined meta:name="Info 2"/>
    <meta:user-defined meta:name="Info 3"/>
    <meta:user-defined meta:name="Info 4"/>
  </office:meta>
</office:document-meta>
</file>